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0694in" fo:margin-bottom="0.0694in" fo:line-height="100%"/>
    </style:style>
    <style:style style:name="T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6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olumn8" style:family="table-column">
      <style:table-column-properties style:column-width="1.7687in"/>
    </style:style>
    <style:style style:name="TableColumn9" style:family="table-column">
      <style:table-column-properties style:column-width="4.9923in"/>
    </style:style>
    <style:style style:name="Table7" style:family="table">
      <style:table-properties style:width="6.7611in" style:rel-width="100%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50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51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52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53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54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55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56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57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58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5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60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61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olumn63" style:family="table-column">
      <style:table-column-properties style:column-width="3.3805in"/>
    </style:style>
    <style:style style:name="TableColumn64" style:family="table-column">
      <style:table-column-properties style:column-width="3.3805in"/>
    </style:style>
    <style:style style:name="Table62" style:family="table">
      <style:table-properties style:width="6.7611in" fo:margin-left="0in" table:align="left"/>
    </style:style>
    <style:style style:name="TableRow65" style:family="table-row">
      <style:table-row-properties style:min-row-height="1.9687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75" style:family="table-row">
      <style:table-row-properties style:min-row-height="1.9687i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85" style:family="table-row">
      <style:table-row-properties style:min-row-height="1.9687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95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96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olumn98" style:family="table-column">
      <style:table-column-properties style:column-width="0.4888in"/>
    </style:style>
    <style:style style:name="TableColumn99" style:family="table-column">
      <style:table-column-properties style:column-width="1.5673in"/>
    </style:style>
    <style:style style:name="TableColumn100" style:family="table-column">
      <style:table-column-properties style:column-width="1.5687in"/>
    </style:style>
    <style:style style:name="TableColumn101" style:family="table-column">
      <style:table-column-properties style:column-width="1.5687in"/>
    </style:style>
    <style:style style:name="TableColumn102" style:family="table-column">
      <style:table-column-properties style:column-width="1.5673in"/>
    </style:style>
    <style:style style:name="Table97" style:family="table">
      <style:table-properties style:width="6.7611in" style:rel-width="100%" fo:margin-left="0in" table:align="left"/>
    </style:style>
    <style:style style:name="TableRow103" style:family="table-row">
      <style:table-row-properties style:min-row-height="0.4006in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114" style:family="table-row">
      <style:table-row-properties style:min-row-height="0.4006i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125" style:family="table-row">
      <style:table-row-properties style:min-row-height="0.4006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136" style:family="table-row">
      <style:table-row-properties style:min-row-height="0.4006i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147" style:family="table-row">
      <style:table-row-properties style:min-row-height="0.4006in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158" style:family="table-row">
      <style:table-row-properties style:min-row-height="0.4006in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169" style:family="table-row">
      <style:table-row-properties style:min-row-height="0.4006in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180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181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olumn183" style:family="table-column">
      <style:table-column-properties style:column-width="2.2534in"/>
    </style:style>
    <style:style style:name="TableColumn184" style:family="table-column">
      <style:table-column-properties style:column-width="2.2534in"/>
    </style:style>
    <style:style style:name="TableColumn185" style:family="table-column">
      <style:table-column-properties style:column-width="2.2541in"/>
    </style:style>
    <style:style style:name="Table182" style:family="table">
      <style:table-properties style:width="6.7611in" style:rel-width="100%" fo:margin-left="0in" table:align="left"/>
    </style:style>
    <style:style style:name="TableRow186" style:family="table-row">
      <style:table-row-properties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193" style:family="table-row">
      <style:table-row-properties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200" style:family="table-row">
      <style:table-row-properties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207" style:family="table-row">
      <style:table-row-properties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214" style:family="table-row">
      <style:table-row-properties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228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229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230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231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  <style:style style:name="P232" style:parent-style-name="內文" style:family="paragraph">
      <style:paragraph-properties fo:text-align="justify" fo:margin-top="0.0694in" fo:margin-bottom="0.0694in" fo:line-height="100%"/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<text:span text:style-name="T2">景文科技大學【大學社會責任計畫＿教師教學成長社群】</text:span><text:span text:style-name="T3"><text:line-break/></text:span><text:span text:style-name="T4">活動</text:span><text:span text:style-name="T5">成果報告</text:span></text:p>
      <text:p text:style-name="P6">第一部分<text:s/>基本資料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項目</text:p>
          </table:table-cell>
          <table:table-cell table:style-name="TableCell13">
            <text:p text:style-name="P14">內容</text:p>
          </table:table-cell>
        </table:table-row>
        <table:table-row table:style-name="TableRow15">
          <table:table-cell table:style-name="TableCell16">
            <text:p text:style-name="P17">社群名稱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活動名稱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活動日期</text:p>
          </table:table-cell>
          <table:table-cell table:style-name="TableCell28">
            <text:p text:style-name="P29">年　　月　　日（星期　）</text:p>
          </table:table-cell>
        </table:table-row>
        <table:table-row table:style-name="TableRow30">
          <table:table-cell table:style-name="TableCell31">
            <text:p text:style-name="P32">活動時間</text:p>
          </table:table-cell>
          <table:table-cell table:style-name="TableCell33">
            <text:p text:style-name="P34">　　　：　　　至　　　：　　</text:p>
          </table:table-cell>
        </table:table-row>
        <table:table-row table:style-name="TableRow35">
          <table:table-cell table:style-name="TableCell36">
            <text:p text:style-name="P37">活動地點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主講人/主持人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參與人數</text:p>
          </table:table-cell>
          <table:table-cell table:style-name="TableCell48">
            <text:p text:style-name="P49">共＿＿＿人</text:p>
          </table:table-cell>
        </table:table-row>
      </table:table>
      <text:p text:style-name="P50">第二部分<text:s/>活動內容</text:p>
      <text:p text:style-name="P51">一、活動目的</text:p>
      <text:p text:style-name="P52">（請簡要說明本次社群活動辦理目的）</text:p>
      <text:p text:style-name="P53"/>
      <text:p text:style-name="P54">二、活動內容摘要</text:p>
      <text:p text:style-name="P55">（請簡要說明本次活動內容、討論主題、交流重點等）</text:p>
      <text:p text:style-name="P56"/>
      <text:p text:style-name="P57">三、活動成果與效益</text:p>
      <text:p text:style-name="P58">（請說明本次活動實際成果與執行效益，例如：教師交流、跨域合作、課程精進、教學創新、USR推動成果等）</text:p>
      <text:p text:style-name="P59"/>
      <text:p text:style-name="P60">第三部分<text:s/>活動照片紀錄</text:p>
      <text:p text:style-name="P61">請檢附活動照片至少6張，並加註照片說明。</text:p>
      <table:table table:style-name="Table62">
        <table:table-columns>
          <table:table-column table:style-name="TableColumn63"/>
          <table:table-column table:style-name="TableColumn64"/>
        </table:table-columns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</table:table>
      <text:p text:style-name="P95">（表格若不敷使用，敬請自行增加）</text:p>
      <text:p text:style-name="P96">第四部分<text:s/>活動簽到表</text:p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編號</text:p>
          </table:table-cell>
          <table:table-cell table:style-name="TableCell106">
            <text:p text:style-name="P107">姓名</text:p>
          </table:table-cell>
          <table:table-cell table:style-name="TableCell108">
            <text:p text:style-name="P109">單位／系所</text:p>
          </table:table-cell>
          <table:table-cell table:style-name="TableCell110">
            <text:p text:style-name="P111">職稱</text:p>
          </table:table-cell>
          <table:table-cell table:style-name="TableCell112">
            <text:p text:style-name="P113">簽到</text:p>
          </table:table-cell>
        </table:table-row>
        <table:table-row table:style-name="TableRow114">
          <table:table-cell table:style-name="TableCell115">
            <text:p text:style-name="P116">1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2</text:p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3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ext:soft-page-break/>
        <table:table-row table:style-name="TableRow147">
          <table:table-cell table:style-name="TableCell148">
            <text:p text:style-name="P149">4</text:p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5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>6</text:p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</table:table>
      <text:p text:style-name="P180">（表格若不敷使用，敬請自行增加）</text:p>
      <text:p text:style-name="P181">第五部分<text:s/>經費使用情形</text:p>
      <table:table table:style-name="Table182">
        <table:table-columns>
          <table:table-column table:style-name="TableColumn183"/>
          <table:table-column table:style-name="TableColumn184"/>
          <table:table-column table:style-name="TableColumn185"/>
        </table:table-columns>
        <table:table-row table:style-name="TableRow186">
          <table:table-cell table:style-name="TableCell187">
            <text:p text:style-name="P188">項目</text:p>
          </table:table-cell>
          <table:table-cell table:style-name="TableCell189">
            <text:p text:style-name="P190">金額</text:p>
          </table:table-cell>
          <table:table-cell table:style-name="TableCell191">
            <text:p text:style-name="P192">備註</text:p>
          </table:table-cell>
        </table:table-row>
        <table:table-row table:style-name="TableRow193">
          <table:table-cell table:style-name="TableCell194">
            <text:p text:style-name="P195">講座鐘點費</text:p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膳食費</text:p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印刷費</text:p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>其他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合計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</table:table>
      <text:p text:style-name="P228">（表格若不敷使用，敬請自行增加）</text:p>
      <text:p text:style-name="P229">重要提醒</text:p>
      <text:p text:style-name="P230">一、教師社群於執行期間內，至少須辦理2次集會活動。</text:p>
      <text:p text:style-name="P231">二、每次活動結束後，應繳交本成果報告表，並檢附活動照片至少6張，以利成果彙整與核備。</text:p>
      <text:p text:style-name="P232">三、相關經費應依本校核銷規定辦理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內文Web" style:display-name="內文 (Web)" style:family="paragraph" style:parent-style-name="內文">
      <style:text-properties style:font-name="Times New Roman" style:font-name-complex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陳羿竹</meta:initial-creator>
    <dc:creator>陳羿竹</dc:creator>
    <meta:creation-date>2026-05-08T08:24:00Z</meta:creation-date>
    <dc:date>2026-05-08T08:24:00Z</dc:date>
    <meta:template xlink:href="Normal.dotm" xlink:type="simple"/>
    <meta:editing-cycles>2</meta:editing-cycles>
    <meta:editing-duration>PT60S</meta:editing-duration>
    <meta:document-statistic meta:page-count="3" meta:paragraph-count="1" meta:word-count="87" meta:character-count="588" meta:row-count="4" meta:non-whitespace-character-count="502"/>
  </office:meta>
</office:document-meta>
</file>